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9cac1ddc68b55a706c1c39e9b4f30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4.5508333333333cm" style:rel-width="100%" svg:height="4.5508333333333cm" style:rel-height="scale"><draw:image xlink:href="Pictures/99cac1ddc68b55a706c1c39e9b4f3015.png" xlink:type="simple" xlink:show="embed" xlink:actuate="onLoad"/></draw:frame></text:p>
      <text:h text:style-name="Heading_20_1" text:outline-level="1"><text:bookmark text:name="sailfishos:projects:golem"/><text:bookmark-start text:name="__RefHeading___intro_1"/><text:bookmark-start text:name="intro"/>Intro<text:bookmark-end text:name="__RefHeading___intro_1"/><text:bookmark-end text:name="intro"/></text:h>
      <text:p text:style-name="Text_20_body">This application is a simple try to implement a webKit application on Sailfish OS.</text:p>
      <text:h text:style-name="Heading_20_1" text:outline-level="1"><text:bookmark-start text:name="__RefHeading___application_2"/><text:bookmark-start text:name="application"/>Application<text:bookmark-end text:name="__RefHeading___application_2"/><text:bookmark-end text:name="application"/></text:h>
      <text:h text:style-name="Heading_20_2" text:outline-level="2"><text:bookmark-start text:name="__RefHeading___ideas_3"/><text:bookmark-start text:name="ideas"/>ideas<text:bookmark-end text:name="__RefHeading___ideas_3"/><text:bookmark-end text:name="ideas"/></text:h>
      <text:p text:style-name="Text_20_body">Show the mobile website of golem.de with a fast access via application icon in launcher.</text:p>
      <text:h text:style-name="Heading_20_2" text:outline-level="2"><text:bookmark-start text:name="__RefHeading___design_goals_4"/><text:bookmark-start text:name="design_goals"/>design goals<text:bookmark-end text:name="__RefHeading___design_goals_4"/><text:bookmark-end text:name="design_goals"/></text:h>
      <text:list text:style-name="List_20_1" text:continue-numbering="false">
        <text:list-item>
          <text:p text:style-name="List_20_1_Content_First"> loading bar</text:p>
        </text:list-item>
        <text:list-item>
          <text:p text:style-name="List_20_1_Content"> save login to post comments</text:p>
        </text:list-item>
        <text:list-item>
          <text:p text:style-name="List_20_1_Content_Last"> fast access to comments</text:p>
        </text:list-item>
      </text:list>
      <text:h text:style-name="Heading_20_2" text:outline-level="2"><text:bookmark-start text:name="__RefHeading___source_5"/><text:bookmark-start text:name="source"/>source<text:bookmark-end text:name="__RefHeading___source_5"/><text:bookmark-end text:name="source"/></text:h>
      <text:p text:style-name="Text_20_body">The sourcecode is located under <text:a xlink:type="simple" xlink:href="svn://svn.siningsoft.de/harbour-golem" text:style-name="Internet_20_link" text:visited-style-name="Visited_20_Internet_20_Link">svn://svn.siningsoft.de/harbour-golem</text:a>.
A free read access via svn will follow. If you're interested in submitting code as part of the development, a read/write access could be requested via <text:a xlink:type="simple" xlink:href="mailto:sailfish@siningsoft.de" text:style-name="Internet_20_link" text:visited-style-name="Visited_20_Internet_20_Link">sailfish@siningsoft.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29:33</meta:creation-date>
    <dc:creator>Generated</dc:creator>
    <dc:date>2026-08-28T22::29:33</dc:date>
    <dc:language>en-US</dc:language>
    <meta:editing-cycles>1</meta:editing-cycles>
    <meta:editing-duration>PT0S</meta:editing-duration>
    <dc:title>sailfishos:projects:golem</dc:title>
  </office:meta>
</office:document-meta>
</file>