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f023cec6a556dfe29493f895a5c163.png"/>
  <manifest:file-entry manifest:media-type="image/jpeg" manifest:full-path="Pictures/96aa0b2d7e551ed7d78967a26e7535f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ycar:intro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draw:frame draw:style-name="medialeft" draw:name="0" text:anchor-type="paragraph" draw:z-index="0" svg:width="2.6458333333333cm" style:rel-width="100%" svg:height="2.6458333333333cm" style:rel-height="scale"><draw:image xlink:href="Pictures/f8f023cec6a556dfe29493f895a5c163.png" xlink:type="simple" xlink:show="embed" xlink:actuate="onLoad"/></draw:frame>myCar is a small project to create a embedded device to connect to your cars OBD interface.
It is made of some cheap parts which could be found in the hardware section.</text:p>
      <text:h text:style-name="Heading_20_1" text:outline-level="1"><text:bookmark-start text:name="__RefHeading___history_2"/><text:bookmark-start text:name="history"/>History<text:bookmark-end text:name="__RefHeading___history_2"/><text:bookmark-end text:name="history"/></text:h>
      <text:p text:style-name="Text_20_body"><draw:frame draw:style-name="medialeft" draw:name="1" text:anchor-type="paragraph" draw:z-index="1" svg:width="10.583333333333cm" svg:height="5.9519625073228cm"><draw:image xlink:href="Pictures/96aa0b2d7e551ed7d78967a26e7535f6.jpg" xlink:type="simple" xlink:show="embed" xlink:actuate="onLoad"/></draw:frame>In 2018 I baught a Citroen C3 Picasso from 2010 with about 85000 km as a intermediate car between my already sold one and the delivery of the new one.
After some kilometers of driving I encountered some errors regarding the VTI (Vanos) system and I tried to design some analysis tool around this problem to check the situation when and how it occurs.</text:p>
      <text:p text:style-name="Text_20_body">To check the ECU error codes with my Linux devices I've found a real cool tool called obdgpslogger. It seemed to me that this is the right tool to have long time analysis of the engine behaviour to debug defective parts.</text:p>
      <text:p text:style-name="Text_20_body">Allthough its clear to me that there are APPs around I've got a problem using my <text:a xlink:type="simple" xlink:href="https://sailfishos.org/" text:style-name="Internet_20_link" text:visited-style-name="Visited_20_Internet_20_Link">SailfishOS</text:a> for such stuff, because the only available tool <text:a xlink:type="simple" xlink:href="https://openrepos.net/content/jdrescher/obdfish" text:style-name="Internet_20_link" text:visited-style-name="Visited_20_Internet_20_Link">OBDFish</text:a> is not working properly with my ELM327 Bluetooth dongle.</text:p>
      <text:p text:style-name="Text_20_body">So I started to use obdgpslogger. But its quite uncomfortable to me to use a laptop for data aquisition. So my idea is to have a small embedded device like a OrangePI Zero (I've had one in spare) and enhance it for obdgpslogger.</text:p>
      <text:p text:style-name="Text_20_body">To create some better user experience a frontend is needed and some automation so that the embedded device is automagically capturing data once it is powered up.</text:p>
      <text:p text:style-name="Text_20_body">Et voilat  …. myCar was born.</text:p>
      <text:h text:style-name="Heading_20_1" text:outline-level="1"><text:bookmark-start text:name="__RefHeading___news_3"/><text:bookmark-start text:name="news"/>News<text:bookmark-end text:name="__RefHeading___news_3"/><text:bookmark-end text:name="new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* <text:span text:style-name="Strong_20_Emphasis">2019-05-15</text:span>
Decided to switch from obdgpslogger to pyobd and some python gpsd interface.
To achieve a fully contained environment, the flask application server will be the core application to handle the OBD connections, the gps updates and a sqlite database which holds the data.</text:p></table:table-cell></table:table-row></table:table></draw:text-box></draw:frame></text:p>
      <text:h text:style-name="Heading_20_1" text:outline-level="1"><text:bookmark-start text:name="__RefHeading___wiki_overview_4"/><text:bookmark-start text:name="wiki_overview"/>Wiki Overview<text:bookmark-end text:name="__RefHeading___wiki_overview_4"/><text:bookmark-end text:name="wiki_overview"/></text:h>
      <text:p text:style-name="Text_20_body">The following pages are available for your documentaiton.</text:p>
      <text:list text:style-name="List_20_1" text:continue-numbering="false">
        <text:list-item>
          <text:p text:style-name="List_20_1_Content_First"> Hardware</text:p>
          <text:list text:style-name="List_20_1">
            <text:list-item>
              <text:p text:style-name="List_20_1_Content"> <text:a xlink:type="simple" xlink:href="https://wiki.siningsoft.de/doku.php?id=mycar:hardware:overview" text:style-name="Internet_20_link" text:visited-style-name="Visited_20_Internet_20_Link">Overview</text:a></text:p>
            </text:list-item>
            <text:list-item>
              <text:p text:style-name="List_20_1_Content"> <text:a xlink:type="simple" xlink:href="https://wiki.siningsoft.de/doku.php?id=mycar:hardware:building" text:style-name="Internet_20_link" text:visited-style-name="Visited_20_Internet_20_Link">Building instructions</text:a></text:p>
            </text:list-item>
            <text:list-item>
              <text:p text:style-name="List_20_1_Content"> <text:a xlink:type="simple" xlink:href="https://wiki.siningsoft.de/doku.php?id=mycar:hardware:buylist" text:style-name="Internet_20_link" text:visited-style-name="Visited_20_Internet_20_Link">buylist</text:a></text:p>
            </text:list-item>
            <text:list-item>
              <text:p text:style-name="List_20_1_Content"> <text:a xlink:type="simple" xlink:href="https://wiki.siningsoft.de/doku.php?id=mycar:hardware:armbian-orangepi-zero" text:style-name="Internet_20_link" text:visited-style-name="Visited_20_Internet_20_Link">Armbian on OrangePi Zero notes</text:a></text:p>
            </text:list-item>
          </text:list>
        </text:list-item>
        <text:list-item>
          <text:p text:style-name="List_20_1_Content"> Software</text:p>
          <text:list text:style-name="List_20_1">
            <text:list-item>
              <text:p text:style-name="List_20_1_Content"> <text:a xlink:type="simple" xlink:href="https://wiki.siningsoft.de/doku.php?id=mycar:software:components" text:style-name="Internet_20_link" text:visited-style-name="Visited_20_Internet_20_Link">Software components</text:a></text:p>
            </text:list-item>
            <text:list-item>
              <text:p text:style-name="List_20_1_Content"> <text:a xlink:type="simple" xlink:href="https://wiki.siningsoft.de/doku.php?id=mycar:software:design" text:style-name="Internet_20_link" text:visited-style-name="Visited_20_Internet_20_Link">Design</text:a></text:p>
              <text:list text:style-name="List_20_1">
                <text:list-item>
                  <text:p text:style-name="List_20_1_Content"> <text:a xlink:type="simple" xlink:href="https://wiki.siningsoft.de/doku.php?id=mycar:software:design:home" text:style-name="Internet_20_link" text:visited-style-name="Visited_20_Internet_20_Link">Homescreen</text:a></text:p>
                </text:list-item>
                <text:list-item>
                  <text:p text:style-name="List_20_1_Content"> <text:a xlink:type="simple" xlink:href="https://wiki.siningsoft.de/doku.php?id=mycar:software:design:livedata" text:style-name="Internet_20_link" text:visited-style-name="Visited_20_Internet_20_Link">Live Data</text:a></text:p>
                </text:list-item>
                <text:list-item>
                  <text:p text:style-name="List_20_1_Content"> <text:a xlink:type="simple" xlink:href="https://wiki.siningsoft.de/doku.php?id=mycar:software:design:recordings" text:style-name="Internet_20_link" text:visited-style-name="Visited_20_Internet_20_Link">Recordings</text:a></text:p>
                </text:list-item>
                <text:list-item>
                  <text:p text:style-name="List_20_1_Content"> <text:a xlink:type="simple" xlink:href="https://wiki.siningsoft.de/doku.php?id=mycar:software:design:configuration" text:style-name="Internet_20_link" text:visited-style-name="Visited_20_Internet_20_Link">Configuration</text:a></text:p>
                </text:list-item>
                <text:list-item>
                  <text:p text:style-name="List_20_1_Content"> <text:a xlink:type="simple" xlink:href="https://wiki.siningsoft.de/doku.php?id=mycar:software:design:bluetooth-controller" text:style-name="Internet_20_link" text:visited-style-name="Visited_20_Internet_20_Link">Bluetooth Controller</text:a></text:p>
                </text:list-item>
                <text:list-item>
                  <text:p text:style-name="List_20_1_Content"> <text:a xlink:type="simple" xlink:href="https://wiki.siningsoft.de/doku.php?id=mycar:software:design:bluetooth-devices" text:style-name="Internet_20_link" text:visited-style-name="Visited_20_Internet_20_Link">Bluetooth Devices</text:a></text:p>
                </text:list-item>
                <text:list-item>
                  <text:p text:style-name="List_20_1_Content"> <text:a xlink:type="simple" xlink:href="https://wiki.siningsoft.de/doku.php?id=mycar:software:design:gps" text:style-name="Internet_20_link" text:visited-style-name="Visited_20_Internet_20_Link">GPS</text:a></text:p>
                </text:list-item>
                <text:list-item>
                  <text:p text:style-name="List_20_1_Content"> <text:a xlink:type="simple" xlink:href="https://wiki.siningsoft.de/doku.php?id=mycar:software:design:wifi" text:style-name="Internet_20_link" text:visited-style-name="Visited_20_Internet_20_Link">WiFi</text:a></text:p>
                </text:list-item>
                <text:list-item>
                  <text:p text:style-name="List_20_1_Content"> <text:a xlink:type="simple" xlink:href="https://wiki.siningsoft.de/doku.php?id=mycar:software:design:system" text:style-name="Internet_20_link" text:visited-style-name="Visited_20_Internet_20_Link">System</text:a></text:p>
                </text:list-item>
              </text:list>
            </text:list-item>
            <text:list-item>
              <text:p text:style-name="List_20_1_Content"> <text:a xlink:type="simple" xlink:href="https://wiki.siningsoft.de/doku.php?id=mycar:software:db" text:style-name="Internet_20_link" text:visited-style-name="Visited_20_Internet_20_Link">Database</text:a></text:p>
            </text:list-item>
            <text:list-item>
              <text:p text:style-name="List_20_1_Content"> <text:a xlink:type="simple" xlink:href="https://wiki.siningsoft.de/doku.php?id=mycar:software:source" text:style-name="Internet_20_link" text:visited-style-name="Visited_20_Internet_20_Link">Source</text:a></text:p>
            </text:list-item>
            <text:list-item>
              <text:p text:style-name="List_20_1_Content"> <text:a xlink:type="simple" xlink:href="https://wiki.siningsoft.de/doku.php?id=mycar:software:paths" text:style-name="Internet_20_link" text:visited-style-name="Visited_20_Internet_20_Link">Paths</text:a></text:p>
            </text:list-item>
            <text:list-item>
              <text:p text:style-name="List_20_1_Content"> <text:a xlink:type="simple" xlink:href="https://wiki.siningsoft.de/doku.php?id=mycar:software:manualinstallation" text:style-name="Internet_20_link" text:visited-style-name="Visited_20_Internet_20_Link">manual installation side notes</text:a></text:p>
            </text:list-item>
            <text:list-item>
              <text:p text:style-name="List_20_1_Content"> <text:a xlink:type="simple" xlink:href="https://wiki.siningsoft.de/doku.php?id=mycar:software:license" text:style-name="Internet_20_link" text:visited-style-name="Visited_20_Internet_20_Link">License</text:a></text:p>
            </text:list-item>
          </text:list>
        </text:list-item>
        <text:list-item>
          <text:p text:style-name="List_20_1_Content"> Usage instructions</text:p>
          <text:list text:style-name="List_20_1">
            <text:list-item>
              <text:p text:style-name="List_20_1_Content"> <text:a xlink:type="simple" xlink:href="https://wiki.siningsoft.de/doku.php?id=mycar:usage:connect-to" text:style-name="Internet_20_link" text:visited-style-name="Visited_20_Internet_20_Link">connecting to myCar unit</text:a></text:p>
            </text:list-item>
            <text:list-item>
              <text:p text:style-name="List_20_1_Content"> <text:a xlink:type="simple" xlink:href="https://wiki.siningsoft.de/doku.php?id=mycar:usage:connect-car" text:style-name="Internet_20_link" text:visited-style-name="Visited_20_Internet_20_Link">connecting to your car</text:a></text:p>
            </text:list-item>
            <text:list-item>
              <text:p text:style-name="List_20_1_Content"> <text:a xlink:type="simple" xlink:href="https://wiki.siningsoft.de/doku.php?id=mycar:usage:record" text:style-name="Internet_20_link" text:visited-style-name="Visited_20_Internet_20_Link">start recording</text:a></text:p>
            </text:list-item>
            <text:list-item>
              <text:p text:style-name="List_20_1_Content"> <text:a xlink:type="simple" xlink:href="https://wiki.siningsoft.de/doku.php?id=mycar:usage:getdata" text:style-name="Internet_20_link" text:visited-style-name="Visited_20_Internet_20_Link">getting data</text:a></text:p>
            </text:list-item>
          </text:list>
        </text:list-item>
        <text:list-item>
          <text:p text:style-name="List_20_1_Content"> Additional</text:p>
          <text:list text:style-name="List_20_1">
            <text:list-item>
              <text:p text:style-name="List_20_1_Content"> <text:a xlink:type="simple" xlink:href="https://wiki.siningsoft.de/doku.php?id=mycar:extra:artwork" text:style-name="Internet_20_link" text:visited-style-name="Visited_20_Internet_20_Link">Artwork</text:a></text:p>
            </text:list-item>
            <text:list-item>
              <text:p text:style-name="List_20_1_Content_Last"> <text:a xlink:type="simple" xlink:href="https://wiki.siningsoft.de/doku.php?id=mycar:extra:screenshots" text:style-name="Internet_20_link" text:visited-style-name="Visited_20_Internet_20_Link">Screenshots</text:a></text:p>
            </text:list-item>
          </text:list>
        </text:list-item>
      </text:list>
      <text:h text:style-name="Heading_20_1" text:outline-level="1"><text:bookmark-start text:name="__RefHeading___contact_5"/><text:bookmark-start text:name="contact"/>Contact<text:bookmark-end text:name="__RefHeading___contact_5"/><text:bookmark-end text:name="contact"/></text:h>
      <text:p text:style-name="Text_20_body">For any information you can reach me via mail <text:a xlink:type="simple" xlink:href="mailto:mycar@siningsoft.de" text:style-name="Internet_20_link" text:visited-style-name="Visited_20_Internet_20_Link">mycar@siningsoft.de</text:a></text:p>
      <text:p text:style-name="Horizontal_20_Line"/>
      <text:p text:style-name="Text_20_body"> Visitors to this page in tot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3::47:54</meta:creation-date>
    <dc:creator>Generated</dc:creator>
    <dc:date>2026-08-15T23::47:54</dc:date>
    <dc:language>en-US</dc:language>
    <meta:editing-cycles>1</meta:editing-cycles>
    <meta:editing-duration>PT0S</meta:editing-duration>
    <dc:title>mycar:intro</dc:title>
  </office:meta>
</office:document-meta>
</file>