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zubi:intro"/><text:bookmark-start text:name="__RefHeading___azubi_projekte_1"/><text:bookmark-start text:name="azubi_projekte"/>AZUBI Projekte<text:bookmark-end text:name="__RefHeading___azubi_projekte_1"/><text:bookmark-end text:name="azubi_projekte"/></text:h>
      <text:p text:style-name="Text_20_body">Diese Wiki Seite dient der Dokumentation eines projekts zweier Azubis.</text:p>
      <text:p text:style-name="Text_20_body">Informationen und Hilfe zur Benutzung des Wikis findet man hier: <text:a xlink:type="simple" xlink:href="http://dokuwiki.org" text:style-name="Internet_20_link" text:visited-style-name="Visited_20_Internet_20_Link">dokuwiki.org</text:a></text:p>
      <text:p text:style-name="Horizontal_20_Line"/>
      <text:h text:style-name="Heading_20_1" text:outline-level="1"><text:bookmark-start text:name="__RefHeading___verhaltenscodex_2"/><text:bookmark-start text:name="verhaltenscodex"/>Verhaltenscodex<text:bookmark-end text:name="__RefHeading___verhaltenscodex_2"/><text:bookmark-end text:name="verhaltenscodex"/></text:h>
      <text:p text:style-name="Text_20_body">Folgende Verhaltensregeln sind zu beachten</text:p>
      <text:list text:style-name="Numbering_20_1" text:continue-numbering="false">
        <text:list-item>
          <text:p text:style-name="Numbering_20_1_Content_First"> der Server dient ausschließlich dem Erlernen von Technologien</text:p>
        </text:list-item>
        <text:list-item>
          <text:p text:style-name="Numbering_20_1_Content"> es werden keine Dienste darauf betrieben die dem Punkt eins widersprechen. Dies Umfasst insbesondere:</text:p>
          <text:list text:style-name="List_20_1">
            <text:list-item>
              <text:p text:style-name="List_20_1_Content"> keine Gameserver</text:p>
            </text:list-item>
            <text:list-item>
              <text:p text:style-name="List_20_1_Content"> keine Illegalen Attacken oder Attacken im weiteren Sinne auf Systeme jeder Art</text:p>
            </text:list-item>
            <text:list-item>
              <text:p text:style-name="List_20_1_Content"> kein Filesharing</text:p>
            </text:list-item>
            <text:list-item>
              <text:p text:style-name="List_20_1_Content"> die durchschnittlich verwendete Bandbreite überschreitet nicht 1 MBit</text:p>
            </text:list-item>
            <text:list-item>
              <text:p text:style-name="List_20_1_Content"> es wird weder im Wiki noch auf der Maschine mit Klartextnamen gearbeitet, weder von einer der beteiligten Firmen noch von beteiligten Personen</text:p>
            </text:list-item>
            <text:list-item>
              <text:p text:style-name="List_20_1_Content"> TOR oder ein anderes Annonymisierungsnetzwerk darf nicht verwendet werden</text:p>
            </text:list-item>
            <text:list-item>
              <text:p text:style-name="List_20_1_Content"> jeder gehostete Dienst wird ausschließlich zu Testzwecken angeboten</text:p>
            </text:list-item>
            <text:list-item>
              <text:p text:style-name="List_20_1_Content"> eine Exponierung von Komponenten (Server, Firewall, Switche, virtuelle Server) im Internet darf nicht stattfinden</text:p>
            </text:list-item>
          </text:list>
        </text:list-item>
        <text:list-item>
          <text:p text:style-name="Numbering_20_1_Content_Last"> das System kann jeder Zeit abgeschaltet werden</text:p>
        </text:list-item>
      </text:list>
      <text:p text:style-name="Horizontal_20_Line"/>
      <text:p text:style-name="Text_20_body">Eine neue Seite anlegen </text:p>
      <text:h text:style-name="Heading_20_2" text:outline-level="2"><text:bookmark-start text:name="__RefHeading___inhaltsverzeichnis_3"/><text:bookmark-start text:name="inhaltsverzeichnis"/>Inhaltsverzeichnis:<text:bookmark-end text:name="__RefHeading___inhaltsverzeichnis_3"/><text:bookmark-end text:name="inhaltsverzeichnis"/></text:h>
      <text:p text:style-name="Text_20_body">-<text:a xlink:type="simple" xlink:href="https://wiki.siningsoft.de/doku.php?id=azubi:uebersicht" text:style-name="Internet_20_link" text:visited-style-name="Visited_20_Internet_20_Link">Übersicht</text:a></text:p>
      <text:p text:style-name="Text_20_body">-<text:a xlink:type="simple" xlink:href="https://wiki.siningsoft.de/doku.php?id=azubi:roadmap" text:style-name="Internet_20_link" text:visited-style-name="Visited_20_Internet_20_Link">Roadmap</text:a></text:p>
      <text:p text:style-name="Text_20_body">-<text:a xlink:type="simple" xlink:href="https://wiki.siningsoft.de/doku.php?id=azubi:netzwerkplan" text:style-name="Internet_20_link" text:visited-style-name="Visited_20_Internet_20_Link">Netzwerkplan</text:a></text:p>
      <text:p text:style-name="Text_20_body">-<text:a xlink:type="simple" xlink:href="https://wiki.siningsoft.de/doku.php?id=azubi:software" text:style-name="Internet_20_link" text:visited-style-name="Visited_20_Internet_20_Link">Software Dokumentation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6::10:19</meta:creation-date>
    <dc:creator>Generated</dc:creator>
    <dc:date>2026-08-20T16::10:19</dc:date>
    <dc:language>en-US</dc:language>
    <meta:editing-cycles>1</meta:editing-cycles>
    <meta:editing-duration>PT0S</meta:editing-duration>
    <dc:title>azubi:intro</dc:title>
  </office:meta>
</office:document-meta>
</file>